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3 woningen Dorpsweg 9, 11 en 13, 2811KE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eft de Omgevingsdienst Midden-Holland (ODMH) namens gemeente Bodegraven-Reeuwijk besloten om de beslistermijn van de aanvraag met kenmerk 2026-00012513 voor het bouwen van 3 woningen op de locatie Dorpsweg 9, 11 en 13, 2811KE Reeuwijk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759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2513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bouwen van 3 woningen Dorpsweg 9, 11 en 13, 2811KE Reeu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42</meta:user-defined>
    <meta:user-defined meta:name="OVERHEIDop.GmbID/DC.identifier">gmb-2026-375942</meta:user-defined>
    <meta:user-defined meta:name="OVERHEIDop.versieInformatie"/>
  </office:meta>
</office:document-meta>
</file>