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erensingel 176 1382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kapel in het voordakvlak ten behoeve van de woning</text:p>
            <text:p text:style-name="common-al">Besluit: verleend</text:p>
            <text:p text:style-name="common-al">Besluit verzonden op: 04-08-2026</text:p>
            <text:p text:style-name="common-al">Zaakadres: Herensingel 176 1382VV Weesp</text:p>
            <text:p text:style-name="common-al">Zaaknummer: Z2026-028929</text:p>
            <text:p text:style-name="common-al">DSO-nummer: 202606300131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28929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9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29</meta:user-defined>
    <meta:user-defined meta:name="DCTERMS.abstract">realiseren van een dakkapel in het voordakvlak ten behoev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Herensingel 176 1382VV Wees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41</meta:user-defined>
    <meta:user-defined meta:name="OVERHEIDop.GmbID/DC.identifier">gmb-2026-375941</meta:user-defined>
    <meta:user-defined meta:name="OVERHEIDop.versieInformatie"/>
  </office:meta>
</office:document-meta>
</file>