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2 clusters rivierhout aan grensmaas ter hoogte van Ruitersdijk te Roo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698 / Aanvraag omgevingsvergunning / grensmaas ter hoogte van Ruitersdijk te Roosteren / Echt-Susteren / ingekomen 23 juli 2026 / het aanleggen van 2 clusters rivierhout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698 </meta:user-defined>
    <dc:language>nl</dc:language>
    <meta:user-defined meta:name="OVERHEIDop.locatietype/OVERHEIDop.gebiedsmarkering">Weg</meta:user-defined>
    <meta:user-defined meta:name="DC.title">Aanvraag vergunning voor het aanleggen van 2 clusters rivierhout aan grensmaas ter hoogte van Ruitersdijk te Roost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36</meta:user-defined>
    <meta:user-defined meta:name="OVERHEIDop.GmbID/DC.identifier">gmb-2026-375936</meta:user-defined>
    <meta:user-defined meta:name="OVERHEIDop.versieInformatie"/>
  </office:meta>
</office:document-meta>
</file>