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een agrarische schuur op de locatie Waardweg 23 Slootdorp, zaaknummer Z-622861</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uitbreiden van een agrarische schuur op de locatie Waardweg 23 Slootdorp.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5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759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breiden van een agrarische schuur op de locatie Waardweg 23 Slootdorp, zaaknummer Z-622861</meta:user-defined>
    <meta:user-defined meta:name="DCTERMS.W3CDTF/DCTERMS.available">2026-08-06</meta:user-defined>
    <meta:user-defined meta:name="DCTERMS.W3CDTF/OVERHEIDop.jaargang">2026</meta:user-defined>
    <meta:user-defined meta:name="OVERHEIDop.publicationIssue">375935</meta:user-defined>
    <meta:user-defined meta:name="OVERHEIDop.GmbID/DC.identifier">gmb-2026-375935</meta:user-defined>
    <meta:user-defined meta:name="OVERHEIDop.versieInformatie"/>
  </office:meta>
</office:document-meta>
</file>