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oprichten van een bedrijfspand aan sectie M nummer 2526, Zuiderpoort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767 / Aanvraag omgevingsvergunning / sectie M nummer 2526, Zuiderpoort te Echt / Echt-Susteren / ingekomen 24juli 2026 / het oprichten van een bedrijfspand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767 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oprichten van een bedrijfspand aan sectie M nummer 2526, Zuiderpoort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32</meta:user-defined>
    <meta:user-defined meta:name="OVERHEIDop.GmbID/DC.identifier">gmb-2026-375932</meta:user-defined>
    <meta:user-defined meta:name="OVERHEIDop.versieInformatie"/>
  </office:meta>
</office:document-meta>
</file>