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33817698id456e7d4-8d28-4980-8617-d57eaebd03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Wim Noordhoekkade 12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Wim Noordhoekkade 128 (parkeervaknummer 12943748468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5.73773584905659mm"><draw:image xlink:href="Pictures/Afbeelding1633817698id456e7d4-8d28-4980-8617-d57eaebd033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9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Wim Noordhoekkade 128 - Wim Noordhoekkade 12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Wim Noordhoekkade 128</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Wim Noordhoekkade 128</meta:user-defined>
    <meta:user-defined meta:name="DCTERMS.W3CDTF/DCTERMS.available">2026-08-06</meta:user-defined>
    <meta:user-defined meta:name="DCTERMS.W3CDTF/OVERHEIDop.jaargang">2026</meta:user-defined>
    <meta:user-defined meta:name="OVERHEIDop.publicationIssue">375927</meta:user-defined>
    <meta:user-defined meta:name="OVERHEIDop.GmbID/DC.identifier">gmb-2026-375927</meta:user-defined>
    <meta:user-defined meta:name="OVERHEIDop.versieInformatie"/>
  </office:meta>
</office:document-meta>
</file>