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voeren van grondmechanisch onderzoek aan kruising AZC – Brugweg (N572)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Aanvraag</text:span>
            </text:span>
          </text:p>
            <text:p text:style-name="common-al">Z2026-00010747 / Aanvraag omgevingsergunning / kruising AZC – Brugweg (N572) te Echt / Echt-Susteren / ingekomen 23 juli 2026 / het uitvoeren van grondmechanisch onderzoek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dienstverlening@servicecentrum-mer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9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747 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uitvoeren van grondmechanisch onderzoek aan kruising AZC – Brugweg (N572)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26</meta:user-defined>
    <meta:user-defined meta:name="OVERHEIDop.GmbID/DC.identifier">gmb-2026-375926</meta:user-defined>
    <meta:user-defined meta:name="OVERHEIDop.versieInformatie"/>
  </office:meta>
</office:document-meta>
</file>