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Oldebroekstraat 33, 1507 LA Zaandam - het bouwen van een dakkapel op voordakvlak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041 - het bouwen van een dakkapel op voordakvlak van de woning  op de locatie Oldebroekstraat 33, 1507 LA Zaandam</text:p>
            <text:p text:style-name="common-al">Aanvraag ontvangen: 19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590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041</meta:user-defined>
    <dc:language>nl</dc:language>
    <meta:user-defined meta:name="OVERHEIDop.locatietype/OVERHEIDop.gebiedsmarkering">Punt</meta:user-defined>
    <meta:user-defined meta:name="DC.title">Aanvraag omgevingsvergunning - Oldebroekstraat 33, 1507 LA Zaandam - het bouwen van een dakkapel op voordakvlak van de wo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09</meta:user-defined>
    <meta:user-defined meta:name="OVERHEIDop.GmbID/DC.identifier">gmb-2026-375909</meta:user-defined>
    <meta:user-defined meta:name="OVERHEIDop.versieInformatie"/>
  </office:meta>
</office:document-meta>
</file>