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accepteerd, Melding, Maanderbroekweg 10 Ede, het verwijderen van asbesthoudende materialen, projectnr: 26-093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 2026M1468</text:p>
            <text:p text:style-name="last-al">Over deze melding kunt u informatie krijgen bij de balie Bouwen, Wonen en Milieu van de gemeente Ede. U kunt een afspraak maken door te bellen naar 14 0318. Tegen een melding kunt u geen bezwaar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7590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0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Geaccepteerd, Melding, Maanderbroekweg 10 Ede, het verwijderen van asbesthoudende materialen, projectnr: 26-093.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02</meta:user-defined>
    <meta:user-defined meta:name="OVERHEIDop.GmbID/DC.identifier">gmb-2026-375902</meta:user-defined>
    <meta:user-defined meta:name="OVERHEIDop.versieInformatie"/>
  </office:meta>
</office:document-meta>
</file>