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Nijkerkerweg 128 Barneveld, het slopen van de boerderijwoning, een schuur en gierkelder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57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7589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9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9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Nijkerkerweg 128 Barneveld, het slopen van de boerderijwoning, een schuur en gierkelders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99</meta:user-defined>
    <meta:user-defined meta:name="OVERHEIDop.GmbID/DC.identifier">gmb-2026-375899</meta:user-defined>
    <meta:user-defined meta:name="OVERHEIDop.versieInformatie"/>
  </office:meta>
</office:document-meta>
</file>