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jverheidsweg 50 Barneveld, het slopen van de bedrijfshal met kantoo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52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58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jverheidsweg 50 Barneveld, het slopen van de bedrijfshal met kantoor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8</meta:user-defined>
    <meta:user-defined meta:name="OVERHEIDop.GmbID/DC.identifier">gmb-2026-375898</meta:user-defined>
    <meta:user-defined meta:name="OVERHEIDop.versieInformatie"/>
  </office:meta>
</office:document-meta>
</file>