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leggen van een tijdelijke bouwinrit ten behoeve van de bouw van een woning aan Clarastraat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anvraag</text:span>
            </text:span>
          </text:p>
            <text:p text:style-name="common-al">Z2026-00010753 / Aanvraag omgevingsvergunning / Clarastraat te Echt / Echt-Susteren / ingekomen 24 juli 2026 / het aanleggen van een tijdelijke bouwinrit ten behoeve van de bouw van een woning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dienstverlening@servicecentrum-mer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8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2026-00010753 </meta:user-defined>
    <dc:language>nl</dc:language>
    <meta:user-defined meta:name="OVERHEIDop.locatietype/OVERHEIDop.gebiedsmarkering">Weg</meta:user-defined>
    <meta:user-defined meta:name="DC.title">Aanvraag vergunning voor het aanleggen van een tijdelijke bouwinrit ten behoeve van de bouw van een woning aan Clarastraat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96</meta:user-defined>
    <meta:user-defined meta:name="OVERHEIDop.GmbID/DC.identifier">gmb-2026-375896</meta:user-defined>
    <meta:user-defined meta:name="OVERHEIDop.versieInformatie"/>
  </office:meta>
</office:document-meta>
</file>