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inrichten van een depot ten behoeve van de opslag van materialen aan Spoorstraat – Ruijtersweg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/00010760 / Aanvraag omgevingsvergunning / Spoorstraat – Ruijtersweg te Echt / Echt-Susteren / ingekomen 24 juli 2026 / het inrichten van een depot ten behoeve van de opslag van materiale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/00010760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inrichten van een depot ten behoeve van de opslag van materialen aan Spoorstraat – Ruijtersweg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4</meta:user-defined>
    <meta:user-defined meta:name="OVERHEIDop.GmbID/DC.identifier">gmb-2026-375894</meta:user-defined>
    <meta:user-defined meta:name="OVERHEIDop.versieInformatie"/>
  </office:meta>
</office:document-meta>
</file>