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Beatrixpark, Amsterdam - Realiseren skatevoorziening - Gemeente Amsterdam</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realiseren van een skatevoorziening</text:p>
            <text:p text:style-name="common-al">Aanvrager: Gemeente Amsterdam</text:p>
            <text:p text:style-name="common-al">Zaaknummer: OD2026-0048859</text:p>
            <text:p text:style-name="common-al">DSO nummer: 2026061001345</text:p>
            <text:p text:style-name="common-al">Ontvangstdatum aanvraag: 10-06-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589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9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89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8859</meta:user-defined>
    <meta:user-defined meta:name="DCTERMS.abstract">het realiseren van een skatevoorziening</meta:user-defined>
    <dc:language>nl</dc:language>
    <meta:user-defined meta:name="OVERHEIDop.locatietype/OVERHEIDop.gebiedsmarkering">Vlak</meta:user-defined>
    <meta:user-defined meta:name="DC.title">Aanvraag vergunning ontvangen - Beatrixpark, Amsterdam - Realiseren skatevoorziening - Gemeente Amsterdam</meta:user-defined>
    <meta:user-defined meta:name="DCTERMS.W3CDTF/DCTERMS.available">2026-08-06</meta:user-defined>
    <meta:user-defined meta:name="DCTERMS.W3CDTF/OVERHEIDop.jaargang">2026</meta:user-defined>
    <meta:user-defined meta:name="OVERHEIDop.publicationIssue">375893</meta:user-defined>
    <meta:user-defined meta:name="OVERHEIDop.GmbID/DC.identifier">gmb-2026-375893</meta:user-defined>
    <meta:user-defined meta:name="OVERHEIDop.versieInformatie"/>
  </office:meta>
</office:document-meta>
</file>