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36 zorgappartementen met dagbesteding aan Jozefstraat te Su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762 / Aanvraag omgevingsvergunning / Jozefstraat te Susteren / Echt-Susteren / ingekomen 24 juli 2026 / het bouwen van 36 zorgappartementen met dagbesteding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88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762 </meta:user-defined>
    <dc:language>nl</dc:language>
    <meta:user-defined meta:name="OVERHEIDop.locatietype/OVERHEIDop.gebiedsmarkering">Weg</meta:user-defined>
    <meta:user-defined meta:name="DC.title">Aanvraag vergunning voor het bouwen van 36 zorgappartementen met dagbesteding aan Jozefstraat te Sust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89</meta:user-defined>
    <meta:user-defined meta:name="OVERHEIDop.GmbID/DC.identifier">gmb-2026-375889</meta:user-defined>
    <meta:user-defined meta:name="OVERHEIDop.versieInformatie"/>
  </office:meta>
</office:document-meta>
</file>