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tallingsruimte - garage aan Gouverneur Houbenstraat 32 te Nieuwstad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Aanvraag</text:span>
            </text:span>
          </text:p>
            <text:p text:style-name="common-al">Z2026-00010836 / Aanvraag omgevingsvergunning / Gouverneur Houbenstraat 32, 6118 CM te Nieuwstadt / Echt-Susteren / ingekomen 27 juli 2026 / het bouwen van een stallingsruimte - garage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dienstverlening@servicecentrum-mer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8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836 </meta:user-defined>
    <dc:language>nl</dc:language>
    <meta:user-defined meta:name="OVERHEIDop.locatietype/OVERHEIDop.gebiedsmarkering">Adres</meta:user-defined>
    <meta:user-defined meta:name="DC.title">Aanvraag vergunning voor het bouwen van een stallingsruimte - garage aan Gouverneur Houbenstraat 32 te Nieuwstad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87</meta:user-defined>
    <meta:user-defined meta:name="OVERHEIDop.GmbID/DC.identifier">gmb-2026-375887</meta:user-defined>
    <meta:user-defined meta:name="OVERHEIDop.versieInformatie"/>
  </office:meta>
</office:document-meta>
</file>