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mobiele onderzoekscentrum voor bevolkingsonderzoek borstkanker aan Chatelainplein 9 te 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Aanvraag</text:span>
            </text:span>
          </text:p>
            <text:p text:style-name="common-al">Z2026-00010800 / Aanvraag omgevingsvergunning / Chatelainplein 9, 6102 BB te Echt / Echt-Susteren / ingekomen 20 juli 2026 / het plaatsen van een mobiele onderzoekscentrum voor bevolkingsonderzoek borstkanker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dienstverlening@servicecentrum-mer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588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8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8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10800 </meta:user-defined>
    <dc:language>nl</dc:language>
    <meta:user-defined meta:name="OVERHEIDop.locatietype/OVERHEIDop.gebiedsmarkering">Adres</meta:user-defined>
    <meta:user-defined meta:name="DC.title">Aanvraag vergunning voor het plaatsen van een mobiele onderzoekscentrum voor bevolkingsonderzoek borstkanker aan Chatelainplein 9 te 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82</meta:user-defined>
    <meta:user-defined meta:name="OVERHEIDop.GmbID/DC.identifier">gmb-2026-375882</meta:user-defined>
    <meta:user-defined meta:name="OVERHEIDop.versieInformatie"/>
  </office:meta>
</office:document-meta>
</file>