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transportverdeelstation Enexis aan Maaseikerpad 1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853 / /Aanvraag omgevingsvergunning / Maaseikerpad 1, 6114 KX te Susteren / Echt-Susteren / ingekomen 28 juli 2026 / het realiseren van een transportverdeelstation Enexis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853 </meta:user-defined>
    <dc:language>nl</dc:language>
    <meta:user-defined meta:name="OVERHEIDop.locatietype/OVERHEIDop.gebiedsmarkering">Adres</meta:user-defined>
    <meta:user-defined meta:name="DC.title">Aanvraag vergunning voor het realiseren van een transportverdeelstation Enexis aan Maaseikerpad 1 te Su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76</meta:user-defined>
    <meta:user-defined meta:name="OVERHEIDop.GmbID/DC.identifier">gmb-2026-375876</meta:user-defined>
    <meta:user-defined meta:name="OVERHEIDop.versieInformatie"/>
  </office:meta>
</office:document-meta>
</file>