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van de paardenfaciliteit aan Vlaskuilseweg 90 te Maria H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-00010903 / /Aanvraag omgevingsvergunning / Vlaskuilseweg 90, 6105 CP te Maria Hoop / Echt-Susteren / ingekomen 28 juli 2026 / het uitbreiden van de paardenfaciliteit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8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903 </meta:user-defined>
    <dc:language>nl</dc:language>
    <meta:user-defined meta:name="OVERHEIDop.locatietype/OVERHEIDop.gebiedsmarkering">Adres</meta:user-defined>
    <meta:user-defined meta:name="DC.title">Aanvraag vergunning voor het uitbreiden van de paardenfaciliteit aan Vlaskuilseweg 90 te Maria Hoo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74</meta:user-defined>
    <meta:user-defined meta:name="OVERHEIDop.GmbID/DC.identifier">gmb-2026-375874</meta:user-defined>
    <meta:user-defined meta:name="OVERHEIDop.versieInformatie"/>
  </office:meta>
</office:document-meta>
</file>