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Antonius Echt fase 2 aan Kreijerstraat 27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936 / /Aanvraag omgevingsvergunning / Kreijerstraat 27, 6101 CK te Echt / Echt-Susteren / ingekomen 29 juli 2026 / het verbouwen van Antonius Echt fase 2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8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936</meta:user-defined>
    <dc:language>nl</dc:language>
    <meta:user-defined meta:name="OVERHEIDop.locatietype/OVERHEIDop.gebiedsmarkering">Adres</meta:user-defined>
    <meta:user-defined meta:name="DC.title">Aanvraag vergunning voor het verbouwen van Antonius Echt fase 2 aan Kreijerstraat 27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71</meta:user-defined>
    <meta:user-defined meta:name="OVERHEIDop.GmbID/DC.identifier">gmb-2026-375871</meta:user-defined>
    <meta:user-defined meta:name="OVERHEIDop.versieInformatie"/>
  </office:meta>
</office:document-meta>
</file>