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21261521iafff0098-a997-409b-a4e0-18eff14641a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gebied Weesp, verkeersbesluit aanleg gehandicaptenparkeerplaats op kenteken, Dr. A. Kuyperlaan 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r. A. Kuyperlaan 5 (parkeervaknummer 13138947962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1.69622641509434mm"><draw:image xlink:href="Pictures/Afbeelding1421261521iafff0098-a997-409b-a4e0-18eff14641a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8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r. A. Kuyperlaan 5 - Dr. A. Kuyperlaan 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r. A. Kuyperlaan 5</meta:user-defined>
    <meta:user-defined meta:name="OVERHEIDop.verkeersbordcode">E6</meta:user-defined>
    <dc:language>nl</dc:language>
    <meta:user-defined meta:name="OVERHEIDop.locatietype/OVERHEIDop.gebiedsmarkering">Adres</meta:user-defined>
    <meta:user-defined meta:name="DC.title">Amsterdam stadsgebied Weesp, verkeersbesluit aanleg gehandicaptenparkeerplaats op kenteken, Dr. A. Kuyperlaan 5</meta:user-defined>
    <meta:user-defined meta:name="DCTERMS.W3CDTF/DCTERMS.available">2026-08-06</meta:user-defined>
    <meta:user-defined meta:name="DCTERMS.W3CDTF/OVERHEIDop.jaargang">2026</meta:user-defined>
    <meta:user-defined meta:name="OVERHEIDop.publicationIssue">375869</meta:user-defined>
    <meta:user-defined meta:name="OVERHEIDop.GmbID/DC.identifier">gmb-2026-375869</meta:user-defined>
    <meta:user-defined meta:name="OVERHEIDop.versieInformatie"/>
  </office:meta>
</office:document-meta>
</file>