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 te Treublaan 1, 1421VC Ui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Uithoorn heeft op 4 augustus 2026 besloten om de beslistermijn voor de aanvraag omgevingsvergunning voor het realiseren van een dakkapel op de locatie Treublaan 1, 1421VC Uithoorn te verlengen voor een periode van maximaal 6 weken. De aanvraag is geregistreerd onder zaaknummer: Z2026-00001575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Het verlengen van de beslistermijn is geen besluit waartegen bezwaar of beroep kan worden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7586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it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575</meta:user-defined>
    <meta:user-defined meta:name="DCTERMS.abstract">Uithoorn besluit Z2026-00001575 het realiseren van een dakkapel</meta:user-defined>
    <dc:language>nl</dc:language>
    <meta:user-defined meta:name="OVERHEIDop.locatietype/OVERHEIDop.gebiedsmarkering">Punt</meta:user-defined>
    <meta:user-defined meta:name="DC.title">Kennisgeving verlenging beslistermijn omgevingsvergunning te Treublaan 1, 1421VC Uithoor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68</meta:user-defined>
    <meta:user-defined meta:name="OVERHEIDop.GmbID/DC.identifier">gmb-2026-375868</meta:user-defined>
    <meta:user-defined meta:name="OVERHEIDop.versieInformatie"/>
  </office:meta>
</office:document-meta>
</file>