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iddenweg 60A 1097B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maken van constructieve doorbraken en het wijzigen van brandscheidingen, het wijzigen van de woningtoegangen, het plaatsen van PV-panelen en warmtepompen</text:p>
            <text:p text:style-name="common-al">Zaakadres: Middenweg 60A 1097BR Amsterdam</text:p>
            <text:p text:style-name="common-al">Datum ontvangst: 16-07-2026</text:p>
            <text:p text:style-name="common-al">Zaaknummer: Z2026-031572</text:p>
            <text:p text:style-name="common-al">DSO-nummer: 202607160140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86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572</meta:user-defined>
    <meta:user-defined meta:name="DCTERMS.abstract">het maken van constructieve doorbraken en het wijzigen van brandscheidingen, het wijzigen van de woningtoegangen, het plaatsen van PV-panelen en ..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iddenweg 60A 1097BR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62</meta:user-defined>
    <meta:user-defined meta:name="OVERHEIDop.GmbID/DC.identifier">gmb-2026-375862</meta:user-defined>
    <meta:user-defined meta:name="OVERHEIDop.versieInformatie"/>
  </office:meta>
</office:document-meta>
</file>