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 - en sloopafval - Zonnekruidweg, Badhoeve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Betonpuin/CTB (Cement Treated Base) op werkdagen in de periode vanaf 21-09-2026 t/m 09-10-2026.</text:p>
            <text:p text:style-name="common-al">Aanvrager: VolkerInfra Schiphol Perceel 2</text:p>
            <text:p text:style-name="common-al">Zaaknummer: OD2026-0049042</text:p>
            <text:p text:style-name="common-al">DSO nummer: 2026072900948</text:p>
            <text:p text:style-name="common-al">Ontvangstdatum melding: 29-07-2026</text:p>
            <text:p text:style-name="common-al">Namens: Gemeente Haarlemmermeer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58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2026-0049042</meta:user-defined>
    <meta:user-defined meta:name="DCTERMS.abstract">Schiphol - Materialenhub</meta:user-defined>
    <dc:language>nl</dc:language>
    <meta:user-defined meta:name="OVERHEIDop.locatietype/OVERHEIDop.gebiedsmarkering">Vlak</meta:user-defined>
    <meta:user-defined meta:name="DC.title">Melding mobiel breken van bouw - en sloopafval - Zonnekruidweg, Badhoevedor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53</meta:user-defined>
    <meta:user-defined meta:name="OVERHEIDop.GmbID/DC.identifier">gmb-2026-375853</meta:user-defined>
    <meta:user-defined meta:name="OVERHEIDop.versieInformatie"/>
  </office:meta>
</office:document-meta>
</file>