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realiseren van een schoonheidssalon op het adres Heuvel 1, 5126 CN Gil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voor een omgevingsvergunning voor het realiseren van een schoonheidssalon op het adres Heuvel 1, 5126 CN Gilze is op verzoek van de aanvrager ingetrokken (1187121)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7585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ilze en Rij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187121</meta:user-defined>
    <dc:language>nl</dc:language>
    <meta:user-defined meta:name="OVERHEIDop.locatietype/OVERHEIDop.gebiedsmarkering">Punt</meta:user-defined>
    <meta:user-defined meta:name="DC.title">Ingetrokken aanvraag omgevingsvergunning voor het realiseren van een schoonheidssalon op het adres Heuvel 1, 5126 CN Gilz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51</meta:user-defined>
    <meta:user-defined meta:name="OVERHEIDop.GmbID/DC.identifier">gmb-2026-375851</meta:user-defined>
    <meta:user-defined meta:name="OVERHEIDop.versieInformatie"/>
  </office:meta>
</office:document-meta>
</file>