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838909462idbe4b730-f92b-4280-8483-3c9f042d9fc3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Ambonplein 19-35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Ambonplein 19-35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Ambonplein 19-35 (parkeervaknummer 124364485895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8.14339622641508mm"><draw:image xlink:href="Pictures/Afbeelding838909462idbe4b730-f92b-4280-8483-3c9f042d9fc3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8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Ambonplein 19-35 - Ambonplein 19-35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Ambonplein 19-35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Ambonplein 19-3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49</meta:user-defined>
    <meta:user-defined meta:name="OVERHEIDop.GmbID/DC.identifier">gmb-2026-375849</meta:user-defined>
    <meta:user-defined meta:name="OVERHEIDop.versieInformatie"/>
  </office:meta>
</office:document-meta>
</file>