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steweg 4, 4472AC 's-Heer Hendrikskinderen - Besluit op aanvraag omgevingsvergunning voor wijzigen voorgevel en het inpandig vergroten van het kantoor/kantine (TB)</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30 juli 2026 een omgevingsvergunning hebben verleend voor wijzigen voorgevel en het inpandig vergroten van het kantoor/kantine (TB) op de locatie Westeweg 4, 4472AC 's-Heer Hendrikskinderen. Het besluit is geregistreerd onder nummer Z2026-00004765.</text:p>
            <text:p text:style-name="common-al">
            <text:span text:style-name="nadrukvet">Procedure</text:span>
          </text:p>
            <text:p text:style-name="common-al">Tegen een verleende vergunning kunnen belanghebbenden tot en met 15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58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765</meta:user-defined>
    <meta:user-defined meta:name="DCTERMS.abstract">Westeweg 4, 4472AC 's-Heer Hendrikskinderen - Besluit op aanvraag omgevingsvergunning voor wijzigen voorgevel en het inpandig vergroten van het kantoor/kantine (TB)</meta:user-defined>
    <dc:language>nl</dc:language>
    <meta:user-defined meta:name="OVERHEIDop.locatietype/OVERHEIDop.gebiedsmarkering">Vlak</meta:user-defined>
    <meta:user-defined meta:name="DC.title">Westeweg 4, 4472AC 's-Heer Hendrikskinderen - Besluit op aanvraag omgevingsvergunning voor wijzigen voorgevel en het inpandig vergroten van het kantoor/kantine (TB)</meta:user-defined>
    <meta:user-defined meta:name="DCTERMS.W3CDTF/DCTERMS.available">2026-08-06</meta:user-defined>
    <meta:user-defined meta:name="DCTERMS.W3CDTF/OVERHEIDop.jaargang">2026</meta:user-defined>
    <meta:user-defined meta:name="OVERHEIDop.publicationIssue">375848</meta:user-defined>
    <meta:user-defined meta:name="OVERHEIDop.GmbID/DC.identifier">gmb-2026-375848</meta:user-defined>
    <meta:user-defined meta:name="OVERHEIDop.versieInformatie"/>
  </office:meta>
</office:document-meta>
</file>