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functiewijziging in verband met het realiseren van een recreatiewoning op de locatie Piet Leffertsstraat 37  te Zandvoort, ingekomen 26 juli 2026, DSO nummer 2026072600039, zaaknummer ODIJ-Z-26-18610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een functiewijziging in verband met het realiseren van een recreatiewoning op de locatie Piet Leffertsstraat 37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0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58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een functiewijziging in verband met het realiseren van een recreatiewoning op de locatie Piet Leffertsstraat 37  te Zandvoort, ingekomen 26 juli 2026, DSO nummer 2026072600039, zaaknummer ODIJ-Z-26-186100</meta:user-defined>
    <meta:user-defined meta:name="DCTERMS.W3CDTF/DCTERMS.available">2026-08-06</meta:user-defined>
    <meta:user-defined meta:name="DCTERMS.W3CDTF/OVERHEIDop.jaargang">2026</meta:user-defined>
    <meta:user-defined meta:name="OVERHEIDop.publicationIssue">375844</meta:user-defined>
    <meta:user-defined meta:name="OVERHEIDop.GmbID/DC.identifier">gmb-2026-375844</meta:user-defined>
    <meta:user-defined meta:name="OVERHEIDop.versieInformatie"/>
  </office:meta>
</office:document-meta>
</file>