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Rusthofflaan 43, 2171EV Sassenheim, het verlengen van de nok en het bouwen van een dakkapel aan de voorzijde. Kenmerk Z2026-0000234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lengen van de nok en het bouwen van een dakkapel aan de voorzijde.</text:p>
            <text:p text:style-name="common-al">
            <text:span text:style-name="nadrukcur">Datum ontvangst:</text:span>3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584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47</meta:user-defined>
    <dc:language>nl</dc:language>
    <meta:user-defined meta:name="OVERHEIDop.locatietype/OVERHEIDop.gebiedsmarkering">Vlak</meta:user-defined>
    <meta:user-defined meta:name="DC.title">Nieuwe aanvraag omgevingsvergunning, Rusthofflaan 43, 2171EV Sassenheim, het verlengen van de nok en het bouwen van een dakkapel aan de voorzijde. Kenmerk Z2026-00002347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43</meta:user-defined>
    <meta:user-defined meta:name="OVERHEIDop.GmbID/DC.identifier">gmb-2026-375843</meta:user-defined>
    <meta:user-defined meta:name="OVERHEIDop.versieInformatie"/>
  </office:meta>
</office:document-meta>
</file>