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Mieke Smithage 17, 8302TT Emmeloord: het realiseren van een overkapping met 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Omgevingsvergunning verleend voor deze locatie. Het gaat om het realiseren van een overkapping met berg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758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16</meta:user-defined>
    <meta:user-defined meta:name="DCTERMS.abstract">Mieke Smithage 17, 8302TT Emmeloord: Omgevingsvergunning 4 augustus 2026 het realiseren van een overkapping met berging</meta:user-defined>
    <dc:language>nl</dc:language>
    <meta:user-defined meta:name="OVERHEIDop.locatietype/OVERHEIDop.gebiedsmarkering">Vlak</meta:user-defined>
    <meta:user-defined meta:name="DC.title">Besluit omgevingsvergunning Mieke Smithage 17, 8302TT Emmeloord: het realiseren van een overkapping met berg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42</meta:user-defined>
    <meta:user-defined meta:name="OVERHEIDop.GmbID/DC.identifier">gmb-2026-375842</meta:user-defined>
    <meta:user-defined meta:name="OVERHEIDop.versieInformatie"/>
  </office:meta>
</office:document-meta>
</file>