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Koperstraat 34 3067GL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4-08-2026</text:span> een aanvraag voor een omgevingsvergunning, met kenmerk <text:span text:style-name="nadrukvet">Z2026-010785</text:span>/<text:span text:style-name="nadrukvet">2026080400307</text:span>, heeft ontvangen voor de omgevingsplanactiviteit Kappen. <text:span text:style-name="nadrukcur">(Grondslag: Omgevingswet, artikel 5.1)</text:span></text:p>
            <text:p text:style-name="common-al">De aanvraag betreft 9 bomen op de locatie Koperstraat 34 t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583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0785</meta:user-defined>
    <meta:user-defined meta:name="DCTERMS.abstract">FvB-Kapvergunning bomen GOS Alexanderstad  Koperstraa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Koperstraat 34 3067GL Rot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37</meta:user-defined>
    <meta:user-defined meta:name="OVERHEIDop.GmbID/DC.identifier">gmb-2026-375837</meta:user-defined>
    <meta:user-defined meta:name="OVERHEIDop.versieInformatie"/>
  </office:meta>
</office:document-meta>
</file>