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608481569i28a3b12c-f0eb-4828-bd24-58620dec5c05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Commelinstraat 280-320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Commelinstraat 280-320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Commelinstraat 280-320 (parkeervaknummer 123658486315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2.46603773584906mm"><draw:image xlink:href="Pictures/Afbeelding608481569i28a3b12c-f0eb-4828-bd24-58620dec5c05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83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Commelinstraat 280-320 - Commelinstraat 280-32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Commelinstraat 280-320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opheffen gehandicaptenparkeerplaats op kenteken, Commelinstraat 280-32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34</meta:user-defined>
    <meta:user-defined meta:name="OVERHEIDop.GmbID/DC.identifier">gmb-2026-375834</meta:user-defined>
    <meta:user-defined meta:name="OVERHEIDop.versieInformatie"/>
  </office:meta>
</office:document-meta>
</file>