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epen van der Portenstraat 28, 6042VC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kinderopvang</text:p>
            <text:p text:style-name="common-al">Schepen van der Portenstraat 28, 6042VC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84</text:p>
            <text:p text:style-name="common-al"/>
            <text:p text:style-name="common-al">
            <text:span text:style-name="nadrukvet">Datum aanvraag:</text:span>
          </text:p>
            <text:p text:style-name="common-al">21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8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584</meta:user-defined>
    <meta:user-defined meta:name="DCTERMS.abstract">Omschrijving (incl. locatie):  Schepen van der Portenstraat 28, 6042VC Roermond: realiseren kinderopva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chepen van der Portenstraat 28, 6042VC Roermond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830</meta:user-defined>
    <meta:user-defined meta:name="OVERHEIDop.GmbID/DC.identifier">gmb-2026-375830</meta:user-defined>
    <meta:user-defined meta:name="OVERHEIDop.versieInformatie"/>
  </office:meta>
</office:document-meta>
</file>