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Emmastraat 36, 2595 E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w-636481, het leggen van telecomkabels en het treffen van tijdelijke verkeersmaatregelen van 1-6-2026 t/m 31-7-2026 ter hoogte van locatie Emmastraat 36 op de locatie Emmastraat 36, 2595 EJ 's-Gravenhage </text:p>
            <text:p text:style-name="common-al">
            
          </text:p>
            <text:p text:style-name="common-al">Ons kenmerk: VTH2026-53447</text:p>
            <text:p text:style-name="common-al">
            
          </text:p>
            <text:p text:style-name="common-al">Categorie: Instemmingsbesluit: Telecom</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text:p>
            <text:p text:style-name="common-al">Emmastraat 36, 2595 EJ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p>
            <text:p text:style-name="common-al">Geachte [geanonimiseerd],</text:p>
            <text:p text:style-name="common-al">
            
          </text:p>
            <text:p text:style-name="common-al">Op 7 april 2026 hebben wij uw aanvraag met projectnummer [geanonimiseerd] ontvangen. U vraagt toestemming voor het aansluiten van een nieuwe coax-aansluiting, op de locatie Emmastraat ter hoogte van huisnummer 36 in Den Haag. De aanvraag is ingediend voor de periode van 1 juni 2026 tot en met 31 juli 2026.</text:p>
            <text:p text:style-name="common-al">
            
          </text:p>
            <text:p text:style-name="common-al">Verlenging beslistermijn</text:p>
            <text:p text:style-name="common-al">Om een zorgvuldige afhandeling van de aanvraag te waarborgen hebben wij bij brief van 1 juni 2026 de beslistermijn verlengd tot uiterlijk 28 juli 2026 op grond van artikel 4:14 lid 1 van de Algemene wet bestuursrecht.</text:p>
            <text:p text:style-name="common-al">
            
          </text:p>
            <text:p text:style-name="common-al">Aanhouden beslistermijn</text:p>
            <text:p text:style-name="common-al">Bij e-mail van 28 juli 2026 hebben wij een [geanonimiseerd] akkoord ontvangen om de aanvraag aan te houden van 28 juli 2026 tot en met 19 augustus 2026. </text:p>
            <text:p text:style-name="common-al">
            
          </text:p>
            <text:p text:style-name="common-al">Wijzigingsperiode</text:p>
            <text:p text:style-name="common-al">Bij e-mail ontvangen op 30 juli 2026 hebben wij een verzoek ontvangen van [geanonimiseerd] om de uitvoeringsperiode van de werkzaamheden te wijzigen.</text:p>
            <text:p text:style-name="common-al">Dit betekent dat de werkzaamheden en tijdelijke verkeersmaatregelen zijn aangevraagd voor de periode van 10 augustus 2026 tot en met 8 oktober 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een coax-aansluiting aan te leggen. En om verkeersmaatregelen te nemen (volgens bijgevoegde tekeningen, in bijlage 3).</text:p>
            <text:p text:style-name="common-al">
            
          </text:p>
            <text:p text:style-name="common-al">•	Werkzaamheden: Het aansluiten van een nieuwe coax-aansluiting </text:p>
            <text:p text:style-name="common-al">•	Locatie: Emmastraat ter hoogte van huisnummer 36 in Den Haag.  </text:p>
            <text:p text:style-name="common-al">•	Geldig van: 10 augustus 2026 tot en met 8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0 april 2026 voor advies voorgelegd aan onderstaande partijen.</text:p>
            <text:p text:style-name="common-al">
            
          </text:p>
            <text:p text:style-name="common-al">Advies wegbeheerder van het stadsdeel Haagse Hout</text:p>
            <text:p text:style-name="common-al">In het advies van 28 juli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De klinkerbestrating moet door een gecertificeerde stratenmaker uitgevoerd worden.  </text:p>
            <text:p text:style-name="common-al">•	De werkzaamheden moet overlegd worden met de eigenaren en voorzitten van de BIZ Theresiastraat wanneer het beste uitgevoerd kan worden in verband met de horeca. </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8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3447</meta:user-defined>
    <meta:user-defined meta:name="DCTERMS.abstract">wow-636481, het leggen van telecomkabels en het treffen van tijdelijke verkeersmaatregelen van 1-6-2026 t/m 31-7-2026 ter hoogte van locatie Emmastraat 36</meta:user-defined>
    <dc:language>nl</dc:language>
    <meta:user-defined meta:name="OVERHEIDop.locatietype/OVERHEIDop.gebiedsmarkering">Punt</meta:user-defined>
    <meta:user-defined meta:name="DC.title">APV Vergunning - Besluiten, Emmastraat 36, 2595 EJ 's-Gravenhage</meta:user-defined>
    <meta:user-defined meta:name="OVERHEIDop.datumEindeReactietermijn">2026-09-15</meta:user-defined>
    <meta:user-defined meta:name="OVERHEIDop.terinzageleggingBG">https://www.digitale-inzage.nl/Den%20Haag/dossier/PG1jW37-lU21EtcRMbMfqw</meta:user-defined>
    <meta:user-defined meta:name="DCTERMS.W3CDTF/DCTERMS.available">2026-08-06</meta:user-defined>
    <meta:user-defined meta:name="DCTERMS.W3CDTF/OVERHEIDop.jaargang">2026</meta:user-defined>
    <meta:user-defined meta:name="OVERHEIDop.publicationIssue">375826</meta:user-defined>
    <meta:user-defined meta:name="OVERHEIDop.GmbID/DC.identifier">gmb-2026-375826</meta:user-defined>
    <meta:user-defined meta:name="OVERHEIDop.versieInformatie"/>
  </office:meta>
</office:document-meta>
</file>