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kappen van een gewone es (Fraxinus exelsior), Vrakkerstraat perceel N 6539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omgevingsvergunning hebben verleend voor het kappen van een gewone es (Fraxinus exelsior) op locatie Vrakkerstraat perceel N 6539 Weert.</text:p>
            <text:p text:style-name="common-al">De omgevingsvergunning is geregistreerd onder zaaknummer Z2026-00001443. Het besluit is op 4 augustus 2026 genomen en bekend gemaakt (verzonden) aan de aanvrager.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het college van burgemeester en wethouders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7582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2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2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443</meta:user-defined>
    <meta:user-defined meta:name="DCTERMS.abstract">Betreft: Besluit op locatie Vrakkerstraat perceel N 6539 Weert</meta:user-defined>
    <dc:language>nl</dc:language>
    <meta:user-defined meta:name="OVERHEIDop.locatietype/OVERHEIDop.gebiedsmarkering">Vlak</meta:user-defined>
    <meta:user-defined meta:name="DC.title">Toestemming voor het kappen van een gewone es (Fraxinus exelsior), Vrakkerstraat perceel N 6539 Weer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25</meta:user-defined>
    <meta:user-defined meta:name="OVERHEIDop.GmbID/DC.identifier">gmb-2026-375825</meta:user-defined>
    <meta:user-defined meta:name="OVERHEIDop.versieInformatie"/>
  </office:meta>
</office:document-meta>
</file>