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De realisatie van een duinpark</text:p>
            <text:p text:style-name="common-al">Besluit: verleend</text:p>
            <text:p text:style-name="common-al">Besluit verzonden op: 03-08-2026</text:p>
            <text:p text:style-name="common-al">Zaakadres: Oostpunt Zeeburgereiland - nabij Zuider IJdijk 1006 1095KN Amsterdam</text:p>
            <text:p text:style-name="common-al">Zaaknummer: Z2026-025566</text:p>
            <text:p text:style-name="common-al">DSO-nummer: 20260610018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556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8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566</meta:user-defined>
    <meta:user-defined meta:name="DCTERMS.abstract">De realisatie van een duinpark</meta:user-defined>
    <dc:language>nl</dc:language>
    <meta:user-defined meta:name="DC.title">Besluit omgevingsvergunning reguliere procedure verleend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54</meta:user-defined>
    <meta:user-defined meta:name="OVERHEIDop.publicationIssue">375822</meta:user-defined>
    <meta:user-defined meta:name="OVERHEIDop.GmbID/DC.identifier">gmb-2026-375822</meta:user-defined>
    <meta:user-defined meta:name="OVERHEIDop.versieInformatie"/>
  </office:meta>
</office:document-meta>
</file>