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en beslistermijn aanvraag omgevingsvergunning, het kappen van 7 bomen, Industrieweg 5, 5111 ND Baarle-Nassa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emeente Baarle-Nassau hebben op <text:span text:style-name="nadrukvet"><text:span text:style-name="nadrukondlijn">31 juli 2026</text:span></text:span> besloten om de wettelijke beslistermijn voor de aanvraag voor een omgevingsvergunning voor het kappen van 7 bomen op het adres Industrieweg 5, 5111 ND Baarle-Nassau, te verlengen voor een periode van 6 weken (1143530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Tegen het verlengen van de beslistermijn kunt u géén bezwaarschrift of zienswijze indienen.<text:span text:style-name="nadrukvet"/>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7581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1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1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14353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lengen beslistermijn aanvraag omgevingsvergunning, het kappen van 7 bomen, Industrieweg 5, 5111 ND Baarle-Nassau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13</meta:user-defined>
    <meta:user-defined meta:name="OVERHEIDop.GmbID/DC.identifier">gmb-2026-375813</meta:user-defined>
    <meta:user-defined meta:name="OVERHEIDop.versieInformatie"/>
  </office:meta>
</office:document-meta>
</file>