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Zondagswet aangevraagd: Kerkstraat 10, 5386 AC Geffen, kerkplein Geffen, tegenover café Gov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 Zondagswet - Zwengelfeest </text:span>
          </text:p>
            <text:p text:style-name="common-al">
            <text:span text:style-name="nadrukvet">Locatie:Kerkstraat 10, 5386 AC Geffen, kerkplein Geffen, tegenover café Govers</text:span>
          </text:p>
            <text:p text:style-name="common-al">
            <text:span text:style-name="nadrukvet">Datum: 20 september 2026</text:span>
          </text:p>
            <text:p text:style-name="common-al">
            <text:span text:style-name="nadrukvet">Kenmerk: CLZ-00025750</text:span>
          </text:p>
            <text:p text:style-name="common-al">
            
          </text:p>
            <text:p text:style-name="common-al">De burgemeester heeft op 30-07-2026 een aanvraag voor een ontheffing Zondagswet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580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2575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heffing Zondagswet aangevraagd: Kerkstraat 10, 5386 AC Geffen, kerkplein Geffen, tegenover café Gover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05</meta:user-defined>
    <meta:user-defined meta:name="OVERHEIDop.GmbID/DC.identifier">gmb-2026-375805</meta:user-defined>
    <meta:user-defined meta:name="OVERHEIDop.versieInformatie"/>
  </office:meta>
</office:document-meta>
</file>