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risisbestrijdingsplan Schiphol 2026 ter inz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14 juli tot en met 23 augustus 2026 ligt het Crisisbestrijdingsplan Schiphol ter inzage bij de Veiligheidsregio Kennemerland (VRK) in Haarlem. Wilt u meer weten over het plan, ga dan naar: </text:span>
            <text:a xlink:href="http://www.vrk.nl" xlink:type="simple">
              <text:span text:style-name="nadrukvet">
                <text:span text:style-name="nadrukondlijn">www.vrk.nl</text:span>.</text:span>
            </text:a>
          </text:p>
            <text:p text:style-name="common-al">Het Crisisbestrijdingsplan Schiphol (CBP-S) beschrijft de wijze waarop de rampenbestrijding en crisisbeheersing op en rond Schiphol is geregeld en hoe de crisisorganisatie is ingericht.</text:p>
            <text:p text:style-name="common-al">Het plan is bedoeld voor alle organisaties, die betrokken zijn bij een crisis op het gebied van veiligheid en openbare orde op en rond de luchthaven. Het ‘Besluit Veiligheidsregio’s’ regelt dat het crisisbestrijdingsplan iedere vier jaar wordt geactualiseerd. Na elke actualisatie is de veiligheidsregio verplicht de geactualiseerde versie openbaar ter inzage te leggen.</text:p>
            <text:p text:style-name="common-al">Gezien het feit dat deel II van het plan een heimelijk karakter heeft en niet gedeeld mag worden met derden op grond van artikel 5.1 lid 1b Wet Open Overheid (WOO), wordt alleen deel I ter inzage gelegd. </text:p>
            <text:p text:style-name="common-al">
            <text:span text:style-name="nadrukvet">Zienswijze indienen</text:span>
          </text:p>
            <text:p text:style-name="common-al">Het CBP-S kunt u downloaden via <text:a xlink:href="http://www.vrk.nl/terinzage" xlink:type="simple"><text:span text:style-name="nadrukondlijn">www.vrk.nl/terinzage</text:span></text:a><text:span text:style-name="nadrukondlijn">.</text:span> Als belanghebbende heeft u de mogelijkheid zowel mondeling als schriftelijk zienswijzen naar voren brengen in de periode van 14 juli tot en met 23 augustus 2026. Wilt u mondeling een zienswijze indienen of heeft u vragen over het CBP-S, neem dan contact op met team Crisisbeheersing via het algemene telefoonnummer van de Veiligheidsregio Kennemerland 023-5159500. </text:p>
            <text:p text:style-name="common-al">Schriftelijke zienswijzen kunt u via mail zenden aan <text:a xlink:href="mailto:vrk@vrk.nl" xlink:type="simple"><text:span text:style-name="nadrukondlijn">vrk@vrk.nl</text:span></text:a> onder vermelding van uw naam, adres en ‘zienswijze Crisisbestrijdingsplan Schiphol’. Via de post kan dit naar:</text:p>
            <text:p text:style-name="common-al">Veiligheidsregio Kennemerland </text:p>
            <text:p text:style-name="common-al">t.a.v. Crisisbeheersing Kennemerland</text:p>
            <text:p text:style-name="common-al">Postbus 5514</text:p>
            <text:p text:style-name="common-al">2000 GM Haarlem</text:p>
            <text:p text:style-name="common-al">
            <text:span text:style-name="nadrukvet">Vaststelling</text:span>
          </text:p>
            <text:p text:style-name="last-al">Na afloop van de periode van terinzagelegging zal het bestuur van de Veiligheidsregio Kennemerland een definitief besluit nemen, waarbij de ingediende zienswijzen in de besluitvorming worden mee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57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Haarlemmermeer</meta:user-defined>
    <meta:user-defined meta:name="OVERHEID.Informatietype/DC.type">officiële publicatie</meta:user-defined>
    <meta:user-defined meta:name="OVERHEIDop.Rubriek/DC.type">participatie</meta:user-defined>
    <meta:user-defined meta:name="OVERHEID.Gemeente/OVERHEID.authority">Haarlemmermeer</meta:user-defined>
    <meta:user-defined meta:name="OVERHEID.Gemeente/DCTERMS.publisher">Haarlemmermeer</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Crisisbestrijdingsplan Schiphol 2026 ter inzage</meta:user-defined>
    <meta:user-defined meta:name="OVERHEIDop.datumEindeReactietermijn">2026-08-23</meta:user-defined>
    <meta:user-defined meta:name="OVERHEIDop.terinzageleggingBG">https://www.vrk.nl/ter-inzage</meta:user-defined>
    <meta:user-defined meta:name="DCTERMS.W3CDTF/DCTERMS.available">2026-08-06</meta:user-defined>
    <meta:user-defined meta:name="DCTERMS.W3CDTF/OVERHEIDop.jaargang">2026</meta:user-defined>
    <meta:user-defined meta:name="OVERHEIDop.publicationIssue">375798</meta:user-defined>
    <meta:user-defined meta:name="OVERHEIDop.GmbID/DC.identifier">gmb-2026-375798</meta:user-defined>
    <meta:user-defined meta:name="OVERHEIDop.versieInformatie"/>
  </office:meta>
</office:document-meta>
</file>