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rije standplaats: Europaplein Leerdam 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al">Wij hebben op dit moment twee vrije marktstandplaatsen beschikbaar voor:  </text:p>
            <text:p text:style-name="al">– Europaplein Leerdam van 08:00 uur t/m 18:00 uur  op maandag en donderdag </text:p>
            <text:p text:style-name="al"/>
            <text:p text:style-name="al">Aanmelden kan tot en met 20-08-2026. Dit kunt u doen door te mailen naar marktmeester@vijfheerenlanden.nl . Vermeld hierbij: uw gegevens, afmeting verkoopwagen/ ruimte van uitstalling en voeg een foto toe van uw verkoopwagen met de producten die u verkoopt. </text:p>
            <text:p text:style-name="al">Voor meer informatie kunt u contact opnemen via <text:a xlink:href="mailto:marktmeester@vijfheerenlanden.nl" xlink:type="simple">marktmeester@vijfheerenlanden.nl</text:a>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ijfheerenlanden</text:p>
            </table:table-cell>
            <table:table-cell office:value-type="string" table:style-name="header.C">
              <text:p text:style-name="headerright"><text:span text:style-name="nr">Nr. 37579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9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9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Vijfheerenland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Vijfheerenlanden</meta:user-defined>
    <meta:user-defined meta:name="OVERHEID.Gemeente/DCTERMS.publisher">Vijfheerenlanden</meta:user-defined>
    <meta:user-defined meta:name="OVERHEID.TaxonomieBeleidsagendaDecentraal/OVERHEID.category">Openbare orde en veiligheid | Organisatie en beleid</meta:user-defined>
    <dc:language>nl</dc:language>
    <meta:user-defined meta:name="OVERHEIDop.locatietype/OVERHEIDop.gebiedsmarkering">Weg</meta:user-defined>
    <meta:user-defined meta:name="DC.title">Vrije standplaats: Europaplein Le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794</meta:user-defined>
    <meta:user-defined meta:name="OVERHEIDop.GmbID/DC.identifier">gmb-2026-375794</meta:user-defined>
    <meta:user-defined meta:name="OVERHEIDop.versieInformatie"/>
  </office:meta>
</office:document-meta>
</file>