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Zonnekruidweg, 18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CTB (Cement Treated Base) op werkdagen in de periode vanaf 02-11-2026 tot 18-12-2026. </text:p>
            <text:p text:style-name="common-al">Aanvrager: VolkerInfra Schiphol Perceel 2</text:p>
            <text:p text:style-name="common-al">Zaaknummer: OD2026-0047683</text:p>
            <text:p text:style-name="common-al">DSO nummer: 2026072200874</text:p>
            <text:p text:style-name="common-al">Ontvangstdatum melding: 22-07-2026</text:p>
            <text:p text:style-name="common-al">Namens: Gemeente Haarlemmermeer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57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2026-0047683</meta:user-defined>
    <meta:user-defined meta:name="DCTERMS.abstract">Breken ten behoeve Sierra 1</meta:user-defined>
    <dc:language>nl</dc:language>
    <meta:user-defined meta:name="OVERHEIDop.locatietype/OVERHEIDop.gebiedsmarkering">Vlak</meta:user-defined>
    <meta:user-defined meta:name="DC.title">Melding mobiel breken van bouw- en sloopafval - Zonnekruidweg, 18 Schipho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93</meta:user-defined>
    <meta:user-defined meta:name="OVERHEIDop.GmbID/DC.identifier">gmb-2026-375793</meta:user-defined>
    <meta:user-defined meta:name="OVERHEIDop.versieInformatie"/>
  </office:meta>
</office:document-meta>
</file>