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schenken van zwakalcoholhoudende dranken tijdens Culemborg Blues op 22 augustus 2026 tussen 14:00 uur en 22:45 uur aan Tollenstraat 23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van zwakalcoholhoudende dranken op 22 augustus 2026 tussen 14:00 uur en 22:45 uur aan de Tollenstraat 23 tijdens Culemborg Blues.</text:p>
            <text:p text:style-name="common-al">Verzenddatum: 27 juli 2026 </text:p>
            <text:p text:style-name="common-al">
            <text:span text:style-name="nadrukvet">Rechtsmiddel</text:span>
          </text:p>
            <text:p text:style-name="last-al">Als u het niet eens bent met deze beslissing, kunt u daartegen bezwaar maken bij de burgemeester en wethouders van Culemborg binnen zes weken na de dag waarop deze brief is verzonden aan de aanvrager/vergunninghouder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9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schenken van zwakalcoholhoudende dranken tijdens Culemborg Blues op 22 augustus 2026 tussen 14:00 uur en 22:45 uur aan Tollenstraat 23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91</meta:user-defined>
    <meta:user-defined meta:name="OVERHEIDop.GmbID/DC.identifier">gmb-2026-375791</meta:user-defined>
    <meta:user-defined meta:name="OVERHEIDop.versieInformatie"/>
  </office:meta>
</office:document-meta>
</file>