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Steengracht Kanaal Noordwijkerhout</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15326 – 3 augustus 2026</text:p>
            <text:p text:style-name="common-al">Steengracht Kanaal Noordwijkerhout | het uitvoeren van renovatie werkzaamheden aan poldergemaal </text:p>
            <text:p text:style-name="common-al"/>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578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15326</meta:user-defined>
    <meta:user-defined meta:name="DCTERMS.abstract">3 augustus 2026, het uitvoeren van renovatie werkzaamheden aan poldergemaal </meta:user-defined>
    <dc:language>nl</dc:language>
    <meta:user-defined meta:name="OVERHEIDop.locatietype/OVERHEIDop.gebiedsmarkering">Vlak</meta:user-defined>
    <meta:user-defined meta:name="DC.title">Ingekomen aanvraag omgevingsvergunning - Steengracht Kanaal Noordwijkerhout</meta:user-defined>
    <meta:user-defined meta:name="DCTERMS.W3CDTF/DCTERMS.available">2026-08-18</meta:user-defined>
    <meta:user-defined meta:name="DCTERMS.W3CDTF/OVERHEIDop.jaargang">2026</meta:user-defined>
    <meta:user-defined meta:name="OVERHEIDop.publicationIssue">375788</meta:user-defined>
    <meta:user-defined meta:name="OVERHEIDop.GmbID/DC.identifier">gmb-2026-375788</meta:user-defined>
    <meta:user-defined meta:name="OVERHEIDop.versieInformatie"/>
  </office:meta>
</office:document-meta>
</file>