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Kaagjesland 6 - 10, 2811KM Reeuwijk</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Omgevingsdienst Midden-Holland (ODMH) namens gemeente Bodegraven-Reeuwijk een besluit genomen op de aanvraag met kenmerk 2026-00015014. Het gaat over het aanbrengen van een overkapping in de corridor tussen de 2 panden op de locatie Kaagjesland 6 - 10, 2811KM Reeuwijk.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5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57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5014</meta:user-defined>
    <meta:user-defined meta:name="DCTERMS.abstract">Besluit reguliere omgevingsvergunning buitenplans (BOPA)</meta:user-defined>
    <dc:language>nl</dc:language>
    <meta:user-defined meta:name="DC.title">Besluit reguliere omgevingsvergunning buitenplans (BOPA) Kaagjesland 6 - 10, 2811KM Reeuwijk</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51</meta:user-defined>
    <meta:user-defined meta:name="OVERHEIDop.publicationIssue">375787</meta:user-defined>
    <meta:user-defined meta:name="OVERHEIDop.GmbID/DC.identifier">gmb-2026-375787</meta:user-defined>
    <meta:user-defined meta:name="OVERHEIDop.versieInformatie"/>
  </office:meta>
</office:document-meta>
</file>