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met BOPA - Westzijde 247  1506 GE Zaandam - plaatsen van een PostNL pakket- en brievenautomaa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7700 - plaatsen van een PostNL pakket- en brievenautomaat  op de locatie Westzijde 247  1506 GE Zaandam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</text:list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04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57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2026057700</meta:user-defined>
    <dc:language>nl</dc:language>
    <meta:user-defined meta:name="DC.title">Besluit op aanvraag omgevingsvergunning met BOPA - Westzijde 247  1506 GE Zaandam - plaatsen van een PostNL pakket- en brievenautomaat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afwijkvergunning|exb-2026-28050</meta:user-defined>
    <meta:user-defined meta:name="OVERHEIDop.publicationIssue">375782</meta:user-defined>
    <meta:user-defined meta:name="OVERHEIDop.GmbID/DC.identifier">gmb-2026-375782</meta:user-defined>
    <meta:user-defined meta:name="OVERHEIDop.versieInformatie"/>
  </office:meta>
</office:document-meta>
</file>