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04-08-2026, Joke Smitstraat 13, 2135 JD Hoofddorp, plaatsen van een dakkapel in het achterdakvlak van de woning (flitsvergunning), DSO nummer 2026080300981, zaaknummer 0394136753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https://haarlemmermeergemeente.nl/aanvraag-bouwarchief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578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8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8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675366</meta:user-defined>
    <meta:user-defined meta:name="DCTERMS.abstract">plaatsen van een dakkapel in het achterdakvlak van de woning (flitsvergunning)</meta:user-defined>
    <dc:language>nl</dc:language>
    <meta:user-defined meta:name="OVERHEIDop.locatietype/OVERHEIDop.gebiedsmarkering">Vlak</meta:user-defined>
    <meta:user-defined meta:name="DC.title">Gemeente Haarlemmermeer, Verleende aanvraag omgevingsvergunning, 04-08-2026, Joke Smitstraat 13, 2135 JD Hoofddorp, plaatsen van een dakkapel in het achterdakvlak van de woning (flitsvergunning), DSO nummer 2026080300981, zaaknummer 03941367536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80</meta:user-defined>
    <meta:user-defined meta:name="OVERHEIDop.GmbID/DC.identifier">gmb-2026-375780</meta:user-defined>
    <meta:user-defined meta:name="OVERHEIDop.versieInformatie"/>
  </office:meta>
</office:document-meta>
</file>