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barbecue / straatfeest op 29 augustus 2026 tussen 16:00 uur en 22:00 uur aan Jan van Riebeeckstraat tussen huisnr. 2 en 52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Voldaan aan de melding barbecue / straatfeest op 29 augustus 2026 tussen 16:00 uur en 22:00 uur aan de Jan van Riebeeckstraat tussen huisnr. 2 en 52.</text:p>
            <text:p text:style-name="last-al">Verzenddatum: 29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7577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een barbecue / straatfeest op 29 augustus 2026 tussen 16:00 uur en 22:00 uur aan Jan van Riebeeckstraat tussen huisnr. 2 en 52 te Culembo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78</meta:user-defined>
    <meta:user-defined meta:name="OVERHEIDop.GmbID/DC.identifier">gmb-2026-375778</meta:user-defined>
    <meta:user-defined meta:name="OVERHEIDop.versieInformatie"/>
  </office:meta>
</office:document-meta>
</file>