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Vogelwikkeveld 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01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Vogelwikkeveld 9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realiseren van een opbouw op een bestaande woning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2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57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6-013012</meta:user-defined>
    <meta:user-defined meta:name="DCTERMS.abstract">het realiseren van een opbouw op een bestaande woning</meta:user-defined>
    <dc:language>nl</dc:language>
    <meta:user-defined meta:name="DC.title">Besluit (Vogelwikkeveld 9)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49</meta:user-defined>
    <meta:user-defined meta:name="OVERHEIDop.publicationIssue">375775</meta:user-defined>
    <meta:user-defined meta:name="OVERHEIDop.GmbID/DC.identifier">gmb-2026-375775</meta:user-defined>
    <meta:user-defined meta:name="OVERHEIDop.versieInformatie"/>
  </office:meta>
</office:document-meta>
</file>