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wijderen en opvangen van een bestaande draagmuur,  Rijsweerdsweg 50 7412WG Deventer, [Deventer A 3619 ] Deventer A 36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Rijsweerdsweg 50 7412WG Deventer, [Deventer A 3619 ] Deventer A 3619</text:p>
            <text:p text:style-name="common-al">
            <text:span text:style-name="nadrukvet">Zaakomschrijving:</text:span> het verwijderen en opvangen van een bestaande draagmuur</text:p>
            <text:p text:style-name="common-al">
            <text:span text:style-name="nadrukvet">Zaaknummer:</text:span> Z2026-00005654</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65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65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57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654</meta:user-defined>
    <meta:user-defined meta:name="DCTERMS.abstract">het verwijderen en opvangen van een bestaande draagm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wijderen en opvangen van een bestaande draagmuur,  Rijsweerdsweg 50 7412WG Deventer, [Deventer A 3619 ] Deventer A 3619</meta:user-defined>
    <meta:user-defined meta:name="DCTERMS.W3CDTF/DCTERMS.available">2026-08-06</meta:user-defined>
    <meta:user-defined meta:name="DCTERMS.W3CDTF/OVERHEIDop.jaargang">2026</meta:user-defined>
    <meta:user-defined meta:name="OVERHEIDop.publicationIssue">375773</meta:user-defined>
    <meta:user-defined meta:name="OVERHEIDop.GmbID/DC.identifier">gmb-2026-375773</meta:user-defined>
    <meta:user-defined meta:name="OVERHEIDop.versieInformatie"/>
  </office:meta>
</office:document-meta>
</file>