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gebruiken van een winkelpand voor horeca categorie 1d - Voorstraat 28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157</text:p>
            <text:p text:style-name="common-al">Ontvangstdatum: 29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7577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27</meta:user-defined>
    <meta:user-defined meta:name="DCTERMS.abstract">Gemeente Voorschoten - aangevraagde omgevingsvergunning: het gebruiken van een winkelpand voor horeca categorie 1d - Voorstraat 28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gebruiken van een winkelpand voor horeca categorie 1d - Voorstraat 28, Voorscho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70</meta:user-defined>
    <meta:user-defined meta:name="OVERHEIDop.GmbID/DC.identifier">gmb-2026-375770</meta:user-defined>
    <meta:user-defined meta:name="OVERHEIDop.versieInformatie"/>
  </office:meta>
</office:document-meta>
</file>